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1pt" style:font-size-asian="11pt" style:font-size-complex="11pt"/>
    </style:style>
    <style:style style:name="P2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3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Hypertextovýodkaz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7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8" style:parent-style-name="Standard" style:family="paragraph">
      <style:paragraph-properties fo:text-align="center"/>
    </style:style>
    <style:style style:name="T9" style:parent-style-name="Standardnípísmoodstavce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12" style:parent-style-name="Standard" style:family="paragraph">
      <style:text-properties fo:font-size="13pt" style:font-size-asian="13pt" style:font-size-complex="13pt"/>
    </style:style>
    <style:style style:name="P13" style:parent-style-name="Standard" style:family="paragraph">
      <style:text-properties fo:font-size="15pt" style:font-size-asian="15pt" style:font-size-complex="15pt"/>
    </style:style>
    <style:style style:name="P14" style:parent-style-name="Standard" style:family="paragraph">
      <style:text-properties fo:font-size="13pt" style:font-size-asian="13pt" style:font-size-complex="13pt"/>
    </style:style>
    <style:style style:name="P15" style:parent-style-name="Standard" style:family="paragraph">
      <style:text-properties fo:font-size="13pt" style:font-size-asian="13pt" style:font-size-complex="13pt"/>
    </style:style>
    <style:style style:name="P16" style:parent-style-name="Standard" style:family="paragraph">
      <style:text-properties fo:font-size="13pt" style:font-size-asian="13pt" style:font-size-complex="13pt"/>
    </style:style>
    <style:style style:name="P17" style:parent-style-name="Standard" style:family="paragraph">
      <style:text-properties fo:font-size="13pt" style:font-size-asian="13pt" style:font-size-complex="13pt"/>
    </style:style>
    <style:style style:name="T18" style:parent-style-name="Standardnípísmoodstavce" style:family="text">
      <style:text-properties fo:font-weight="bold" style:font-weight-asian="bold" style:font-weight-complex="bold" fo:font-size="13pt" style:font-size-asian="13pt" style:font-size-complex="13pt"/>
    </style:style>
    <style:style style:name="T19" style:parent-style-name="Standardnípísmoodstavce" style:family="text">
      <style:text-properties fo:font-size="13pt" style:font-size-asian="13pt" style:font-size-complex="13pt"/>
    </style:style>
    <style:style style:name="T20" style:parent-style-name="Standardnípísmoodstavce" style:family="text">
      <style:text-properties fo:font-size="14pt" style:font-size-asian="14pt" style:font-size-complex="14pt"/>
    </style:style>
    <style:style style:name="T21" style:parent-style-name="Standardnípísmoodstavce" style:family="text">
      <style:text-properties fo:font-size="13pt" style:font-size-asian="13pt" style:font-size-complex="13pt"/>
    </style:style>
    <style:style style:name="P22" style:parent-style-name="Standard" style:family="paragraph">
      <style:text-properties fo:font-size="9pt" style:font-size-asian="9pt" style:font-size-complex="9pt"/>
    </style:style>
    <style:style style:name="P23" style:parent-style-name="Standard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4" style:parent-style-name="Standard" style:family="paragraph">
      <style:text-properties fo:font-size="10pt" style:font-size-asian="10pt" style:font-size-complex="10pt"/>
    </style:style>
    <style:style style:name="T25" style:parent-style-name="Standardnípísmoodstavce" style:family="text">
      <style:text-properties fo:font-size="13pt" style:font-size-asian="13pt" style:font-size-complex="13pt"/>
    </style:style>
    <style:style style:name="T26" style:parent-style-name="Standardnípísmoodstavce" style:family="text">
      <style:text-properties fo:font-size="13pt" style:font-size-asian="13pt" style:font-size-complex="13pt"/>
    </style:style>
    <style:style style:name="T27" style:parent-style-name="Standardnípísmoodstavce" style:family="text">
      <style:text-properties fo:font-style="italic" style:font-style-asian="italic" style:font-style-complex="italic" fo:font-size="10pt" style:font-size-asian="10pt" style:font-size-complex="10pt"/>
    </style:style>
    <style:style style:name="T28" style:parent-style-name="Standardnípísmoodstavce" style:family="text">
      <style:text-properties fo:font-size="10pt" style:font-size-asian="10pt" style:font-size-complex="10pt"/>
    </style:style>
    <style:style style:name="T29" style:parent-style-name="Standardnípísmoodstavce" style:family="text">
      <style:text-properties fo:font-size="13pt" style:font-size-asian="13pt" style:font-size-complex="13pt"/>
    </style:style>
    <style:style style:name="T30" style:parent-style-name="Standardnípísmoodstavce" style:family="text">
      <style:text-properties fo:font-style="italic" style:font-style-asian="italic" style:font-style-complex="italic" fo:font-size="10pt" style:font-size-asian="10pt" style:font-size-complex="10pt"/>
    </style:style>
    <style:style style:name="T31" style:parent-style-name="Standardnípísmoodstavce" style:family="text">
      <style:text-properties fo:font-style="italic" style:font-style-asian="italic" style:font-style-complex="italic" fo:font-size="10pt" style:font-size-asian="10pt" style:font-size-complex="10pt"/>
    </style:style>
    <style:style style:name="T32" style:parent-style-name="Standardnípísmoodstavce" style:family="text">
      <style:text-properties fo:font-size="10pt" style:font-size-asian="10pt" style:font-size-complex="10pt"/>
    </style:style>
    <style:style style:name="T33" style:parent-style-name="Standardnípísmoodstavce" style:family="text">
      <style:text-properties fo:font-size="10pt" style:font-size-asian="10pt" style:font-size-complex="10pt"/>
    </style:style>
    <style:style style:name="T34" style:parent-style-name="Standardnípísmoodstavce" style:family="text">
      <style:text-properties fo:font-size="10pt" style:font-size-asian="10pt" style:font-size-complex="10pt"/>
    </style:style>
    <style:style style:name="T35" style:parent-style-name="Standardnípísmoodstavce" style:family="text">
      <style:text-properties fo:font-size="10pt" style:font-size-asian="10pt" style:font-size-complex="10pt"/>
    </style:style>
    <style:style style:name="T36" style:parent-style-name="Standardnípísmoodstavce" style:family="text">
      <style:text-properties fo:font-size="10pt" style:font-size-asian="10pt" style:font-size-complex="10pt"/>
    </style:style>
    <style:style style:name="P37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38" style:parent-style-name="Standardnípísmoodstavce" style:family="text">
      <style:text-properties fo:font-weight="bold" style:font-weight-asian="bold" style:font-weight-complex="bold" fo:font-size="13pt" style:font-size-asian="13pt" style:font-size-complex="13pt"/>
    </style:style>
    <style:style style:name="P39" style:parent-style-name="Standard" style:family="paragraph">
      <style:text-properties fo:font-size="13pt" style:font-size-asian="13pt" style:font-size-complex="13pt"/>
    </style:style>
    <style:style style:name="T40" style:parent-style-name="Standardnípísmoodstavce" style:family="text">
      <style:text-properties fo:font-size="13pt" style:font-size-asian="13pt" style:font-size-complex="13pt"/>
    </style:style>
    <style:style style:name="T41" style:parent-style-name="Standardnípísmoodstavce" style:family="text">
      <style:text-properties fo:font-weight="bold" style:font-weight-asian="bold" style:font-weight-complex="bold" fo:font-size="13pt" style:font-size-asian="13pt" style:font-size-complex="13pt"/>
    </style:style>
    <style:style style:name="T42" style:parent-style-name="Standardnípísmoodstavce" style:family="text">
      <style:text-properties fo:font-size="13pt" style:font-size-asian="13pt" style:font-size-complex="13pt"/>
    </style:style>
    <style:style style:name="T43" style:parent-style-name="Standardnípísmoodstavce" style:family="text">
      <style:text-properties fo:font-size="10.5pt" style:font-size-asian="10.5pt" style:font-size-complex="10.5pt"/>
    </style:style>
    <style:style style:name="T44" style:parent-style-name="Standardnípísmoodstavce" style:family="text">
      <style:text-properties fo:font-size="13pt" style:font-size-asian="13pt" style:font-size-complex="13pt"/>
    </style:style>
    <style:style style:name="T45" style:parent-style-name="Standardnípísmoodstavce" style:family="text">
      <style:text-properties fo:font-size="10.5pt" style:font-size-asian="10.5pt" style:font-size-complex="10.5pt"/>
    </style:style>
    <style:style style:name="T46" style:parent-style-name="Standardnípísmoodstavce" style:family="text">
      <style:text-properties fo:font-size="10.5pt" style:font-size-asian="10.5pt" style:font-size-complex="10.5pt"/>
    </style:style>
    <style:style style:name="T47" style:parent-style-name="Standardnípísmoodstavce" style:family="text">
      <style:text-properties fo:font-size="10.5pt" style:font-size-asian="10.5pt" style:font-size-complex="10.5pt"/>
    </style:style>
    <style:style style:name="P48" style:parent-style-name="Standard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49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50" style:parent-style-name="Standardnípísmoodstavce" style:family="text">
      <style:text-properties fo:font-size="10.5pt" style:font-size-asian="10.5pt" style:font-size-complex="10.5pt"/>
    </style:style>
    <style:style style:name="P51" style:parent-style-name="Standard" style:family="paragraph">
      <style:text-properties fo:font-size="10.5pt" style:font-size-asian="10.5pt" style:font-size-complex="10.5pt"/>
    </style:style>
    <style:style style:name="P52" style:parent-style-name="Standard" style:family="paragraph">
      <style:text-properties fo:font-size="10.5pt" style:font-size-asian="10.5pt" style:font-size-complex="10.5pt"/>
    </style:style>
    <style:style style:name="P53" style:parent-style-name="Standard" style:family="paragraph">
      <style:text-properties fo:font-size="10.5pt" style:font-size-asian="10.5pt" style:font-size-complex="10.5pt"/>
    </style:style>
    <style:style style:name="P54" style:parent-style-name="Standard" style:family="paragraph">
      <style:text-properties fo:font-size="10.5pt" style:font-size-asian="10.5pt" style:font-size-complex="10.5pt"/>
    </style:style>
    <style:style style:name="T55" style:parent-style-name="Standardnípísmoodstavce" style:family="text">
      <style:text-properties fo:font-weight="bold" style:font-weight-asian="bold" style:font-weight-complex="bold"/>
    </style:style>
    <style:style style:name="T56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57" style:parent-style-name="Standard" style:family="paragraph">
      <style:text-properties fo:font-weight="bold" style:font-weight-asian="bold" style:font-weight-complex="bold" fo:font-size="10.5pt" style:font-size-asian="10.5pt" style:font-size-complex="10.5pt"/>
    </style:style>
    <style:style style:name="T58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59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60" style:parent-style-name="Standardnípísmoodstavce" style:family="text">
      <style:text-properties fo:font-size="10.5pt" style:font-size-asian="10.5pt" style:font-size-complex="10.5pt"/>
    </style:style>
    <style:style style:name="T61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62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63" style:parent-style-name="Standardnípísmoodstavce" style:family="text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T64" style:parent-style-name="Standardnípísmoodstavce" style:family="text">
      <style:text-properties fo:font-size="10.5pt" style:font-size-asian="10.5pt" style:font-size-complex="10.5pt"/>
    </style:style>
    <style:style style:name="T65" style:parent-style-name="Standardnípísmoodstavce" style:family="text">
      <style:text-properties fo:font-size="10.5pt" style:font-size-asian="10.5pt" style:font-size-complex="10.5pt"/>
    </style:style>
    <style:style style:name="P66" style:parent-style-name="Standard" style:family="paragraph">
      <style:text-properties fo:font-size="10.5pt" style:font-size-asian="10.5pt" style:font-size-complex="10.5pt"/>
    </style:style>
    <style:style style:name="T67" style:parent-style-name="Standardnípísmoodstavce" style:family="text">
      <style:text-properties fo:font-size="10.5pt" style:font-size-asian="10.5pt" style:font-size-complex="10.5pt"/>
    </style:style>
    <style:style style:name="T68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69" style:parent-style-name="Standardnípísmoodstavce" style:family="text">
      <style:text-properties fo:font-size="10.5pt" style:font-size-asian="10.5pt" style:font-size-complex="10.5pt"/>
    </style:style>
    <style:style style:name="T70" style:parent-style-name="Standardnípísmoodstavce" style:family="text">
      <style:text-properties fo:font-size="10.5pt" style:font-size-asian="10.5pt" style:font-size-complex="10.5pt"/>
    </style:style>
    <style:style style:name="T71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P72" style:parent-style-name="Standard" style:family="paragraph">
      <style:text-properties fo:font-weight="bold" style:font-weight-asian="bold" style:font-weight-complex="bold" fo:font-size="10.5pt" style:font-size-asian="10.5pt" style:font-size-complex="10.5pt"/>
    </style:style>
    <style:style style:name="P73" style:parent-style-name="Standard" style:family="paragraph">
      <style:text-properties fo:font-weight="bold" style:font-weight-asian="bold" style:font-weight-complex="bold" fo:font-size="10.5pt" style:font-size-asian="10.5pt" style:font-size-complex="10.5pt"/>
    </style:style>
    <style:style style:name="T74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75" style:parent-style-name="Standardnípísmoodstavce" style:family="text"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76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77" style:parent-style-name="Standardnípísmoodstavce" style:family="text">
      <style:text-properties fo:font-size="10.5pt" style:font-size-asian="10.5pt" style:font-size-complex="10.5pt"/>
    </style:style>
    <style:style style:name="T78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79" style:parent-style-name="Standardnípísmoodstavce" style:family="text"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0" style:parent-style-name="Standardnípísmoodstavce" style:family="text">
      <style:text-properties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1" style:parent-style-name="Standardnípísmoodstavce" style:family="text">
      <style:text-properties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2" style:parent-style-name="Standardnípísmoodstavce" style:family="text">
      <style:text-properties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3" style:parent-style-name="Standardnípísmoodstavce" style:family="text">
      <style:text-properties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4" style:parent-style-name="Standardnípísmoodstavce" style:family="text"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5" style:parent-style-name="Standardnípísmoodstavce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Standardnípísmoodstavce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7" style:parent-style-name="Standard" style:family="paragraph">
      <style:text-properties fo:font-weight="bold" style:font-weight-asian="bold" style:font-weight-complex="bold" fo:font-size="10.5pt" style:font-size-asian="10.5pt" style:font-size-complex="10.5pt"/>
    </style:style>
    <style:style style:name="T88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89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90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91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92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93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</office:automatic-styles>
  <office:body>
    <office:text text:use-soft-page-breaks="true">
      <text:p text:style-name="P1"><text:s/>ZŠ a MŠ Býchory, 280 02 <text:s/>Býchory 99</text:p>
      <text:p text:style-name="P2">č.ú. : <text:s/>27-6287530267/0100</text:p>
      <text:p text:style-name="Standard"><text:span text:style-name="T3">e-mail: <text:s/></text:span><text:a xlink:href="mailto:jidelna@zsmsbychory.cz" office:target-frame-name="_top" xlink:show="replace"><text:span text:style-name="T4">jidelna@zsmsbychory.cz</text:span></text:a><text:span text:style-name="T5"><text:s text:c="62"/></text:span></text:p>
      <text:p text:style-name="P6">telef.:<text:s/>737 414 914 <text:s text:c="70"/></text:p>
      <text:p text:style-name="P7"/>
      <text:p text:style-name="P8"><text:span text:style-name="T9">Přihláška ke stravování <text:s/>MŠ</text:span></text:p>
      <text:p text:style-name="P10">vyplňte tiskacím písmem</text:p>
      <text:p text:style-name="P11"/>
      <text:p text:style-name="P12">Příjmení a jméno : __________________________________ datum narození:__________</text:p>
      <text:p text:style-name="P13"/>
      <text:p text:style-name="P14"><text:s text:c="14"/>Bydliště : _________________________________________________________</text:p>
      <text:p text:style-name="P15"/>
      <text:p text:style-name="P16">e-mailová adresa : _______________________________________telefon: ____________</text:p>
      <text:p text:style-name="P17"/>
      <text:p text:style-name="Standard"><text:span text:style-name="T18">Přihlašuji závazně:</text:span><text:span text:style-name="T19"><text:s text:c="4"/></text:span><text:span text:style-name="T20"><text:s text:c="5"/>PO <text:s text:c="6"/>ÚT <text:s text:c="6"/>ST <text:s text:c="6"/>ČT <text:s text:c="6"/>PÁ</text:span><text:span text:style-name="T21"><text:s text:c="3"/></text:span></text:p>
      <text:p text:style-name="P22"><text:s text:c="184"/></text:p>
      <text:p text:style-name="P23">Cena stravného</text:p>
      <text:p text:style-name="P24"><text:s text:c="4"/>věková skupina <text:s text:c="12"/>cena stravného</text:p>
      <text:p text:style-name="Standard"><text:span text:style-name="T25"><text:s text:c="8"/></text:span>2 – 3 let<text:s/><text:span text:style-name="T26"><text:s text:c="8"/></text:span><text:s/>celodenní <text:s text:c="2"/>50,00 Kč <text:s text:c="9"/>(<text:span text:style-name="T27">přesnídávka 11,- Kč + oběd <text:s/>28,- Kč + svačina 11,- Kč)</text:span><text:span text:style-name="T28"><text:s/></text:span><text:span text:style-name="T29"><text:s text:c="2"/></text:span></text:p>
      <text:p text:style-name="Standard"><text:s text:c="9"/>4 – 6 let <text:s text:c="9"/>celodenní <text:s text:c="2"/>50,00 Kč <text:s text:c="9"/>(<text:span text:style-name="T30">přesnídávka 11,- Kč + oběd <text:s/>28,- Kč + svačina 11,- Kč)</text:span></text:p>
      <text:p text:style-name="Standard"><text:s text:c="8"/>nad 6 let <text:s text:c="10"/>celodenní <text:s text:c="2"/>54,00 Kč <text:s text:c="8"/><text:span text:style-name="T31"><text:s/>(přesnídávka 11,- Kč + oběd <text:s/>32,- Kč + svačina 11,- Kč)</text:span></text:p>
      <text:p text:style-name="Standard"><text:s text:c="15"/></text:p>
      <text:p text:style-name="Standard"><text:span text:style-name="T32">/nezaškrtávejte - do věkových skupin jsou strávníci zařazování na dobu školního roku podle věku, kterého dosáhnout <text:s text:c="3"/>v daném školní roce, tj. od 01.09.202</text:span><text:span text:style-name="T33">6</text:span><text:span text:style-name="T34"><text:s/>do 31.08.202</text:span><text:span text:style-name="T35">7</text:span><text:span text:style-name="T36"><text:s text:c="2"/>stravovacím programem</text:span>/ <text:s text:c="18"/></text:p>
      <text:p text:style-name="P37"/>
      <text:p text:style-name="Standard"><text:span text:style-name="T38">Úhrada stravného do 15. v aktuálním měsíci :</text:span></text:p>
      <text:p text:style-name="P39">* <text:s/>převodem <text:s/>na BÚ ŠJ <text:s/>z mého účtu č.__________________________________________</text:p>
      <text:p text:style-name="Standard"><text:span text:style-name="T40">* <text:s/>hotovostní platbou</text:span><text:span text:style-name="T41"><text:s text:c="2"/></text:span><text:span text:style-name="T42"><text:s text:c="4"/></text:span><text:span text:style-name="T43">v kanceláři ŠJ -</text:span><text:span text:style-name="T44"><text:s text:c="2"/></text:span><text:span text:style-name="T45">Po-Pá 7.</text:span><text:span text:style-name="T46">15</text:span><text:span text:style-name="T47"><text:s/>- 7.45 <text:s text:c="2"/>a <text:s/>10.45-11.30</text:span></text:p>
      <text:p text:style-name="P48"/>
      <text:p text:style-name="Standard"><text:span text:style-name="T49">Potvrzuji správnost údajů</text:span><text:span text:style-name="T50"><text:s/>a zavazuji se oznámit jakoukoliv změnu týkající se stravování a <text:s/>dodržovat provozní řád zveřejněný školní jídelnou /ŠJ/ na stránkách školy. Dále beru na vědomí, že výše uvedené údaje mohou být použity do matriky ŠJ dle zákona č. 561/2004 Sb.. ŠJ zpracovává osobní údaje v souladu s Nařízením o ochraně osobních údajů (EU) 2016/679 (GDPR).</text:span></text:p>
      <text:p text:style-name="P51"/>
      <text:p text:style-name="P52">Datum: <text:s text:c="2"/>_________________2026 <text:s text:c="36"/>____________________________________________</text:p>
      <text:p text:style-name="P53"><text:s text:c="115"/>podpis zákonného zástupce</text:p>
      <text:p text:style-name="P54">*******************************************************************************************</text:p>
      <text:p text:style-name="Standard"><text:span text:style-name="T55"><text:s text:c="23"/></text:span><text:span text:style-name="T56"><text:s text:c="2"/>tuto část přihlášky oddělte a uschovejte pro platební podmínky</text:span></text:p>
      <text:p text:style-name="P57">Odhlašování :</text:p>
      <text:p text:style-name="Standard"><text:span text:style-name="T58">- Odhlášení stravování je nutné předem v pracovní den do 12.00 hodin, přes aplikaci<text:s/></text:span><text:a xlink:href="http://www.strava.cz/" office:target-frame-name="_top" xlink:show="replace"><text:span text:style-name="T59">www.strava.cz</text:span></text:a></text:p>
      <text:p text:style-name="Standard"><text:span text:style-name="T60"><text:s text:c="3"/></text:span><text:span text:style-name="T61">STRAVNÉ NELZE ODHLAŠOVAT RÁNO !!!</text:span></text:p>
      <text:p text:style-name="Standard"><text:span text:style-name="T62">- První den nepřítomnosti strávníka lze oběd vyzvednout do jídlonosiče - (</text:span><text:span text:style-name="T63">nesmí se používat sklo)<text:s/></text:span><text:span text:style-name="T64">vchodem</text:span></text:p>
      <text:p text:style-name="Standard"><text:span text:style-name="T65"><text:s text:c="3"/>určeným pro cizí strávníky – tj. ze zadní strany ŠJ v době výdeje od 10.45 do 11.30 hodin.</text:span></text:p>
      <text:p text:style-name="P66"><text:s text:c="3"/>Do prostor školní jídelny ze strany školy je vstup zakázán.</text:p>
      <text:p text:style-name="Standard"><text:span text:style-name="T67">- <text:s/></text:span><text:span text:style-name="T68">Pokud oběd neodhlásíte</text:span><text:span text:style-name="T69"><text:s/>na druhý či další den nepřítomnosti strávníka, bude vám účtována plná cena oběda,</text:span></text:p>
      <text:p text:style-name="Standard"><text:span text:style-name="T70"><text:s text:c="3"/>tj. dotovaná cena oběda + režijní náklady.<text:s/></text:span><text:span text:style-name="T71"><text:s text:c="104"/></text:span></text:p>
      <text:p text:style-name="P72"/>
      <text:p text:style-name="P73">ZŠ a MŠ Býchory, 280 02 <text:s/>Býchory 99 <text:s text:c="4"/>č.ú. : <text:s/>27-6287530267/0100 <text:s text:c="7"/></text:p>
      <text:p text:style-name="Standard"><text:span text:style-name="T74">u platby přes BÚ jako</text:span><text:span text:style-name="T75"><text:s/>var. symbol</text:span><text:span text:style-name="T76"><text:s/></text:span><text:span text:style-name="T77">použijte přidělené</text:span><text:span text:style-name="T78"><text:s/></text:span><text:span text:style-name="T79">evidenční číslo<text:s/></text:span><text:span text:style-name="T80">(číslo před jménem strávn</text:span><text:span text:style-name="T81">í</text:span><text:span text:style-name="T82">ka)</text:span></text:p>
      <text:p text:style-name="Standard"><text:span text:style-name="T83">PLATŤE <text:s/>AKTUÁLNÍ <text:s/>MĚSÍC</text:span></text:p>
      <text:p text:style-name="Standard"><text:span text:style-name="T84">PROSÍME i při platbě přes QR kód<text:s/></text:span><text:span text:style-name="T85">do zprávy pro příjemce napište</text:span><text:span text:style-name="T86"><text:s/>jméno strávníka</text:span></text:p>
      <text:p text:style-name="P87"/>
      <text:p text:style-name="Standard"><text:span text:style-name="T88">e-mail: <text:s/></text:span><text:a xlink:href="mailto:jidelna.bychory@seznam.cz" office:target-frame-name="_top" xlink:show="replace"><text:span text:style-name="T89">jidelna</text:span></text:a><text:a xlink:href="mailto:jidelna.bychory@seznam.cz" office:target-frame-name="_top" xlink:show="replace"><text:span text:style-name="T90">@</text:span></text:a><text:a xlink:href="mailto:jidelna.bychory@seznam.cz" office:target-frame-name="_top" xlink:show="replace"><text:span text:style-name="T91">zsms</text:span></text:a><text:a xlink:href="mailto:jidelna.bychory@seznam.cz" office:target-frame-name="_top" xlink:show="replace"><text:span text:style-name="T92">bychory.cz</text:span></text:a></text:p>
      <text:p text:style-name="Standard"><text:span text:style-name="T93">mobil 737414914 <text:s text:c="6"/>/pokud máte dotazy kontaktujte vedoucí školní jídelny/ <text:s text:c="3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Záhlaví" style:display-name="Záhlaví" style:family="paragraph" style:parent-style-name="HeaderandFooter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ídelna Býchory</dc:creator>
    <meta:creation-date>2023-07-21T11:21:00Z</meta:creation-date>
    <dc:date>2026-08-24T05:08:00Z</dc:date>
    <meta:print-date>2025-09-18T07:23:00Z</meta:print-date>
    <meta:template xlink:href="Normal" xlink:type="simple"/>
    <meta:editing-cycles>23</meta:editing-cycles>
    <meta:editing-duration>PT3360S</meta:editing-duration>
    <meta:document-statistic meta:page-count="1" meta:paragraph-count="7" meta:word-count="555" meta:character-count="3823" meta:row-count="27" meta:non-whitespace-character-count="3275"/>
  </office:meta>
</office:document-meta>
</file>