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1pt" style:font-size-asian="11pt" style:font-size-complex="11pt"/>
    </style:style>
    <style:style style:name="P2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P4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5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center"/>
    </style:style>
    <style:style style:name="T7" style:parent-style-name="Standardnípísmoodstavce" style:family="text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8" style:parent-style-name="Standardnípísmoodstavce" style:family="text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</style:style>
    <style:style style:name="T10" style:parent-style-name="Standardnípísmoodstavce" style:family="text"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2" style:parent-style-name="Standard" style:family="paragraph">
      <style:text-properties fo:font-size="13pt" style:font-size-asian="13pt" style:font-size-complex="13pt"/>
    </style:style>
    <style:style style:name="P13" style:parent-style-name="Standard" style:family="paragraph">
      <style:text-properties fo:font-size="9pt" style:font-size-asian="9pt" style:font-size-complex="9pt"/>
    </style:style>
    <style:style style:name="P14" style:parent-style-name="Standard" style:family="paragraph">
      <style:text-properties fo:font-size="13pt" style:font-size-asian="13pt" style:font-size-complex="13pt"/>
    </style:style>
    <style:style style:name="P15" style:parent-style-name="Standard" style:family="paragraph">
      <style:text-properties fo:font-size="13pt" style:font-size-asian="13pt" style:font-size-complex="13pt"/>
    </style:style>
    <style:style style:name="P16" style:parent-style-name="Standard" style:family="paragraph">
      <style:text-properties fo:font-size="13pt" style:font-size-asian="13pt" style:font-size-complex="13pt"/>
    </style:style>
    <style:style style:name="P17" style:parent-style-name="Standard" style:family="paragraph">
      <style:text-properties fo:font-size="13pt" style:font-size-asian="13pt" style:font-size-complex="13pt"/>
    </style:style>
    <style:style style:name="T18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T19" style:parent-style-name="Standardnípísmoodstavce" style:family="text">
      <style:text-properties fo:font-size="13pt" style:font-size-asian="13pt" style:font-size-complex="13pt"/>
    </style:style>
    <style:style style:name="T20" style:parent-style-name="Standardnípísmoodstavce" style:family="text">
      <style:text-properties fo:font-size="14pt" style:font-size-asian="14pt" style:font-size-complex="14pt"/>
    </style:style>
    <style:style style:name="T21" style:parent-style-name="Standardnípísmoodstavce" style:family="text">
      <style:text-properties fo:font-size="13pt" style:font-size-asian="13pt" style:font-size-complex="13pt"/>
    </style:style>
    <style:style style:name="T22" style:parent-style-name="Standardnípísmoodstavce" style:family="text">
      <style:text-properties fo:font-size="9pt" style:font-size-asian="9pt" style:font-size-complex="9pt"/>
    </style:style>
    <style:style style:name="T23" style:parent-style-name="Standardnípísmoodstavce" style:family="text">
      <style:text-properties fo:font-style="italic" style:font-style-asian="italic" style:font-style-complex="italic" fo:font-size="9pt" style:font-size-asian="9pt" style:font-size-complex="9pt"/>
    </style:style>
    <style:style style:name="T24" style:parent-style-name="Standardnípísmoodstavce" style:family="text">
      <style:text-properties fo:font-size="9pt" style:font-size-asian="9pt" style:font-size-complex="9pt"/>
    </style:style>
    <style:style style:name="T25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T26" style:parent-style-name="Standardnípísmoodstavce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7" style:parent-style-name="Standard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8" style:parent-style-name="Standard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9" style:parent-style-name="Standard" style:family="paragraph">
      <style:text-properties fo:font-size="10pt" style:font-size-asian="10pt" style:font-size-complex="10pt"/>
    </style:style>
    <style:style style:name="T30" style:parent-style-name="Standardnípísmoodstavce" style:family="text">
      <style:text-properties fo:font-size="13pt" style:font-size-asian="13pt" style:font-size-complex="13pt"/>
    </style:style>
    <style:style style:name="T31" style:parent-style-name="Standardnípísmoodstavce" style:family="text">
      <style:text-properties fo:font-size="10pt" style:font-size-asian="10pt" style:font-size-complex="10pt"/>
    </style:style>
    <style:style style:name="T32" style:parent-style-name="Standardnípísmoodstavce" style:family="text">
      <style:text-properties fo:font-size="10pt" style:font-size-asian="10pt" style:font-size-complex="10pt"/>
    </style:style>
    <style:style style:name="T33" style:parent-style-name="Standardnípísmoodstavce" style:family="text">
      <style:text-properties fo:font-size="10pt" style:font-size-asian="10pt" style:font-size-complex="10pt"/>
    </style:style>
    <style:style style:name="T34" style:parent-style-name="Standardnípísmoodstavce" style:family="text">
      <style:text-properties fo:font-size="10pt" style:font-size-asian="10pt" style:font-size-complex="10pt"/>
    </style:style>
    <style:style style:name="T35" style:parent-style-name="Standardnípísmoodstavce" style:family="text">
      <style:text-properties fo:font-size="10pt" style:font-size-asian="10pt" style:font-size-complex="10pt"/>
    </style:style>
    <style:style style:name="P3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37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P38" style:parent-style-name="Standard" style:family="paragraph">
      <style:text-properties fo:font-size="13pt" style:font-size-asian="13pt" style:font-size-complex="13pt"/>
    </style:style>
    <style:style style:name="T39" style:parent-style-name="Standardnípísmoodstavce" style:family="text">
      <style:text-properties fo:font-size="13pt" style:font-size-asian="13pt" style:font-size-complex="13pt"/>
    </style:style>
    <style:style style:name="T40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T41" style:parent-style-name="Standardnípísmoodstavce" style:family="text">
      <style:text-properties fo:font-size="13pt" style:font-size-asian="13pt" style:font-size-complex="13pt"/>
    </style:style>
    <style:style style:name="T42" style:parent-style-name="Standardnípísmoodstavce" style:family="text">
      <style:text-properties fo:font-size="10.5pt" style:font-size-asian="10.5pt" style:font-size-complex="10.5pt"/>
    </style:style>
    <style:style style:name="T43" style:parent-style-name="Standardnípísmoodstavce" style:family="text">
      <style:text-properties fo:font-size="13pt" style:font-size-asian="13pt" style:font-size-complex="13pt"/>
    </style:style>
    <style:style style:name="T44" style:parent-style-name="Standardnípísmoodstavce" style:family="text">
      <style:text-properties fo:font-size="10.5pt" style:font-size-asian="10.5pt" style:font-size-complex="10.5pt"/>
    </style:style>
    <style:style style:name="T45" style:parent-style-name="Standardnípísmoodstavce" style:family="text">
      <style:text-properties fo:font-size="10.5pt" style:font-size-asian="10.5pt" style:font-size-complex="10.5pt"/>
    </style:style>
    <style:style style:name="T46" style:parent-style-name="Standardnípísmoodstavce" style:family="text">
      <style:text-properties fo:font-size="10.5pt" style:font-size-asian="10.5pt" style:font-size-complex="10.5pt"/>
    </style:style>
    <style:style style:name="P47" style:parent-style-name="Standard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4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49" style:parent-style-name="Standardnípísmoodstavce" style:family="text">
      <style:text-properties fo:font-size="10.5pt" style:font-size-asian="10.5pt" style:font-size-complex="10.5pt"/>
    </style:style>
    <style:style style:name="P50" style:parent-style-name="Standard" style:family="paragraph">
      <style:text-properties fo:font-size="10.5pt" style:font-size-asian="10.5pt" style:font-size-complex="10.5pt"/>
    </style:style>
    <style:style style:name="P51" style:parent-style-name="Standard" style:family="paragraph">
      <style:text-properties fo:font-size="10.5pt" style:font-size-asian="10.5pt" style:font-size-complex="10.5pt"/>
    </style:style>
    <style:style style:name="P52" style:parent-style-name="Standard" style:family="paragraph">
      <style:text-properties fo:font-size="10.5pt" style:font-size-asian="10.5pt" style:font-size-complex="10.5pt"/>
    </style:style>
    <style:style style:name="P53" style:parent-style-name="Standard" style:family="paragraph">
      <style:text-properties fo:font-size="10.5pt" style:font-size-asian="10.5pt" style:font-size-complex="10.5pt"/>
    </style:style>
    <style:style style:name="T54" style:parent-style-name="Standardnípísmoodstavce" style:family="text">
      <style:text-properties fo:font-weight="bold" style:font-weight-asian="bold" style:font-weight-complex="bold"/>
    </style:style>
    <style:style style:name="T55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56" style:parent-style-name="Standard" style:family="paragraph">
      <style:text-properties fo:font-weight="bold" style:font-weight-asian="bold" style:font-weight-complex="bold"/>
    </style:style>
    <style:style style:name="P57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T58" style:parent-style-name="Standardnípísmoodstavce" style:family="text">
      <style:text-properties fo:font-size="10pt" style:font-size-asian="10pt" style:font-size-complex="10pt"/>
    </style:style>
    <style:style style:name="T59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60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61" style:parent-style-name="Standardnípísmoodstavce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62" style:parent-style-name="Standardnípísmoodstavce" style:family="text">
      <style:text-properties fo:font-size="10pt" style:font-size-asian="10pt" style:font-size-complex="10pt"/>
    </style:style>
    <style:style style:name="T63" style:parent-style-name="Standardnípísmoodstavce" style:family="text">
      <style:text-properties fo:font-size="10pt" style:font-size-asian="10pt" style:font-size-complex="10pt"/>
    </style:style>
    <style:style style:name="P64" style:parent-style-name="Standard" style:family="paragraph">
      <style:text-properties fo:font-size="10pt" style:font-size-asian="10pt" style:font-size-complex="10pt"/>
    </style:style>
    <style:style style:name="T65" style:parent-style-name="Standardnípísmoodstavce" style:family="text">
      <style:text-properties fo:font-size="10pt" style:font-size-asian="10pt" style:font-size-complex="10pt"/>
    </style:style>
    <style:style style:name="T66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67" style:parent-style-name="Standardnípísmoodstavce" style:family="text">
      <style:text-properties fo:font-size="10pt" style:font-size-asian="10pt" style:font-size-complex="10pt"/>
    </style:style>
    <style:style style:name="T68" style:parent-style-name="Standardnípísmoodstavce" style:family="text">
      <style:text-properties fo:font-size="10pt" style:font-size-asian="10pt" style:font-size-complex="10pt"/>
    </style:style>
    <style:style style:name="T69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P70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71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T72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73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4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5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6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77" style:parent-style-name="Standardnípísmoodstavce" style:family="text">
      <style:text-properties fo:font-size="10pt" style:font-size-asian="10pt" style:font-size-complex="10pt"/>
    </style:style>
    <style:style style:name="T78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79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0" style:parent-style-name="Standardnípísmoodstavce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81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82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3" style:parent-style-name="Standardnípísmoodstavce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4" style:parent-style-name="Standardnípísmoodstavce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5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T86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87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88" style:parent-style-name="Hypertextovýodkaz" style:family="text">
      <style:text-properties fo:font-weight="bold" style:font-weight-asian="bold" style:font-weight-complex="bold" style:use-window-font-color="true" fo:font-size="10pt" style:font-size-asian="10pt" style:font-size-complex="10pt"/>
    </style:style>
    <style:style style:name="T89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0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1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2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3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4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5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6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  <style:style style:name="T97" style:parent-style-name="Standardnípísmoodstavce" style:family="text">
      <style:text-properties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>ZŠ a MŠ Býchory, 280 02 <text:s/>Býchory 99</text:p>
      <text:p text:style-name="P2">č.ú. : <text:s/>27-6287530267/0100</text:p>
      <text:p text:style-name="Standard"><text:span text:style-name="T3">e-mail: <text:s/>jidelna@zsmsbychory.cz <text:s text:c="59"/></text:span></text:p>
      <text:p text:style-name="P4">tel.:<text:s/>737414914 <text:s text:c="45"/><text:s text:c="45"/><text:s text:c="8"/>Třída:_________________</text:p>
      <text:p text:style-name="P5"/>
      <text:p text:style-name="P6"><text:span text:style-name="T7">Přihláška ke stravování <text:s/>ZŠ<text:s/></text:span><text:span text:style-name="T8"><text:s text:c="2"/></text:span></text:p>
      <text:p text:style-name="P9"><text:span text:style-name="T10"><text:s/>vyplňte tiskacím písmem</text:span></text:p>
      <text:p text:style-name="P11"/>
      <text:p text:style-name="P12">Příjmení a jméno : _____________________________ Datum narození:_______________</text:p>
      <text:p text:style-name="P13"/>
      <text:p text:style-name="P14"><text:s text:c="14"/>Bydliště :___________________________________________________________</text:p>
      <text:p text:style-name="P15"/>
      <text:p text:style-name="P16">e-mailová adresa : __________________________________telefon: __________________</text:p>
      <text:p text:style-name="P17"/>
      <text:p text:style-name="Standard"><text:span text:style-name="T18">Přihlašuji závazně:</text:span><text:span text:style-name="T19"><text:s text:c="4"/>svačiny <text:s text:c="2"/>/ <text:s text:c="2"/>obědy <text:s text:c="12"/></text:span><text:span text:style-name="T20"><text:s text:c="7"/>PO <text:s text:c="6"/>ÚT <text:s text:c="6"/>ST <text:s text:c="6"/>ČT <text:s text:c="6"/>PÁ</text:span><text:span text:style-name="T21"><text:s text:c="3"/></text:span></text:p>
      <text:p text:style-name="Standard"><text:span text:style-name="T22"><text:s text:c="57"/>/</text:span><text:span text:style-name="T23">nehodící přešktněte</text:span><text:span text:style-name="T24">/ <text:s text:c="25"/>vyplňte pouze v případě, že bude stravovaní jen vybraný den</text:span></text:p>
      <text:p text:style-name="Standard"><text:span text:style-name="T25">stravování začíná dnem: <text:s/></text:span><text:span text:style-name="T26"><text:s text:c="44"/></text:span></text:p>
      <text:p text:style-name="P27"/>
      <text:p text:style-name="P28">Cena stravného</text:p>
      <text:p text:style-name="P29"><text:s text:c="4"/>věková skupina <text:s text:c="12"/>cena stravného</text:p>
      <text:p text:style-name="Standard"><text:span text:style-name="T30"><text:s text:c="7"/></text:span><text:s/>7 – 10 let <text:s text:c="11"/>32,00 Kč - oběd <text:s text:c="18"/><text:tab/>12,00 Kč – svačina</text:p>
      <text:p text:style-name="Standard"><text:s text:c="6"/>11 – 14 let <text:s text:c="12"/>38,00 Kč - oběd <text:s text:c="16"/><text:tab/>14,00 Kč – svačina</text:p>
      <text:p text:style-name="Standard"><text:s text:c="6"/>15 let <text:s text:c="20"/>44,00 Kč - oběd <text:s text:c="14"/></text:p>
      <text:p text:style-name="Standard"><text:span text:style-name="T31">/nezaškrtávejte - do věkových skupin jsou strávníci zařazování na dobu školního roku podle věku, kterého dosáhnout <text:s text:c="3"/>v daném školní roce, tj. od 01.09.202</text:span><text:span text:style-name="T32">6</text:span><text:span text:style-name="T33"><text:s/>do 31.08.202</text:span><text:span text:style-name="T34">7</text:span><text:span text:style-name="T35"><text:s/>stravovacím programem</text:span>/ <text:s text:c="18"/></text:p>
      <text:p text:style-name="P36"/>
      <text:p text:style-name="Standard"><text:span text:style-name="T37">Úhrada stravného do 15. v aktuálním měsíci:</text:span></text:p>
      <text:p text:style-name="P38">* <text:s/>převodem <text:s/>na BÚ ŠJ <text:s text:c="2"/>z mého účtu č.__________________________________________</text:p>
      <text:p text:style-name="Standard"><text:span text:style-name="T39">* <text:s/>hotovostní platbou</text:span><text:span text:style-name="T40"><text:s text:c="2"/></text:span><text:span text:style-name="T41"><text:s text:c="4"/></text:span><text:span text:style-name="T42">v kanceláři ŠJ -</text:span><text:span text:style-name="T43"><text:s text:c="2"/></text:span><text:span text:style-name="T44">Po-Pá 7.</text:span><text:span text:style-name="T45">15</text:span><text:span text:style-name="T46"><text:s/>- 7.45 <text:s text:c="2"/>a <text:s/>10.45-11.30</text:span></text:p>
      <text:p text:style-name="P47"/>
      <text:p text:style-name="Standard"><text:span text:style-name="T48">Potvrzuji správnost údajů a zavazuji se</text:span><text:span text:style-name="T49"><text:s/>oznámit jakoukoliv změnu týkající se stravování a <text:s/>dodržovat provozní řád zveřejněný školní jídelnou /ŠJ/ na stránkách školy. Dále beru na vědomí, že výše uvedené údaje mohou být použity do matriky ŠJ dle zákona č. 561/2004 Sb.. ŠJ zpracovává osobní údaje v souladu s Nařízením o ochraně osobních údajů (EU) 2016/679 (GDPR).</text:span></text:p>
      <text:p text:style-name="P50"/>
      <text:p text:style-name="P51">Datum: <text:s text:c="2"/>__________________________2026 <text:s text:c="19"/>____________________________________________</text:p>
      <text:p text:style-name="P52"><text:s text:c="115"/>podpis zákonného zástupce</text:p>
      <text:p text:style-name="P53">*******************************************************************************************</text:p>
      <text:p text:style-name="Standard"><text:span text:style-name="T54"><text:s text:c="21"/></text:span><text:span text:style-name="T55">tuto část přihlášky oddělte a uschovejte pro platební podmínky</text:span></text:p>
      <text:p text:style-name="P56">Odhlašování :</text:p>
      <text:p text:style-name="P57">- Odhlášení stravování je nutné předem v pracovní den do 12.00 hodin <text:s/>přes aplikaci <text:s/>www.strava.cz</text:p>
      <text:p text:style-name="Standard"><text:span text:style-name="T58"><text:s text:c="2"/></text:span><text:span text:style-name="T59">STRAVOVÁNÍ <text:s/>NELZE <text:s/>ODHLAŠOVAT RÁNO !!!</text:span></text:p>
      <text:p text:style-name="Standard"><text:span text:style-name="T60">- První den nepřítomnosti strávníka lze oběd vyzvednout do jídlonosiče - (</text:span><text:span text:style-name="T61">nesmí se používat sklo)<text:s/></text:span><text:span text:style-name="T62">vchodem</text:span></text:p>
      <text:p text:style-name="Standard"><text:span text:style-name="T63"><text:s text:c="2"/>určeným pro cizí strávníky – tj. ze zadní strany ŠJ v době výdeje od 10.45 do 11.30 hodin.</text:span></text:p>
      <text:p text:style-name="P64"><text:s text:c="2"/>Do prostor školní jídelny ze strany školy je vstup zakázán.</text:p>
      <text:p text:style-name="Standard"><text:span text:style-name="T65">-<text:s/></text:span><text:span text:style-name="T66">Pokud oběd neodhlásíte</text:span><text:span text:style-name="T67"><text:s/>na druhý či další den nepřítomnosti strávníka, bude vám účtována plná cena oběda,</text:span></text:p>
      <text:p text:style-name="Standard"><text:span text:style-name="T68"><text:s text:c="2"/>tj. dotovaná cena oběda + režijní náklady.<text:s/></text:span><text:span text:style-name="T69"><text:s text:c="123"/></text:span></text:p>
      <text:p text:style-name="P70"/>
      <text:p text:style-name="P71">ZŠ a MŠ Býchory, 280 02 <text:s/>Býchory 99 <text:s text:c="14"/>č.ú. : <text:s/>27-6287530267/0100</text:p>
      <text:p text:style-name="Standard"><text:span text:style-name="T72">u platby BÚ jako<text:s/></text:span><text:span text:style-name="T73">va</text:span><text:span text:style-name="T74">r</text:span><text:span text:style-name="T75">. symbol</text:span><text:span text:style-name="T76"><text:s/></text:span><text:span text:style-name="T77">použijte přidělené</text:span><text:span text:style-name="T78"><text:s/></text:span><text:span text:style-name="T79">evidenční číslo<text:s/></text:span><text:span text:style-name="T80">(číslo před jménem strávníka)</text:span></text:p>
      <text:p text:style-name="Standard"><text:span text:style-name="T81"><text:s text:c="140"/></text:span><text:span text:style-name="T82">PLAŤTE AKTUÁLNÍ MĚSÍC</text:span></text:p>
      <text:p text:style-name="Standard"><text:span text:style-name="T83">PROSÍME i při platbě přes QR kód</text:span><text:span text:style-name="T84"><text:s/>do zprávy pro příjemce napište jméno strávníka</text:span></text:p>
      <text:p text:style-name="P85"/>
      <text:p text:style-name="Standard"><text:span text:style-name="T86">e-mail</text:span><text:span text:style-name="T87">: <text:s/></text:span><text:a xlink:href="mailto:jidelna" office:target-frame-name="_top" xlink:show="replace"><text:span text:style-name="T88">jidelna</text:span></text:a><text:a xlink:href="mailto:jidelna.bychory@seznam.cz" office:target-frame-name="_top" xlink:show="replace"><text:span text:style-name="T89">@</text:span><text:span text:style-name="T90">zsmsbychory</text:span><text:span text:style-name="T91">.</text:span></text:a><text:a xlink:href="mailto:jidelna.bychory@seznam.cz" office:target-frame-name="_top" xlink:show="replace"><text:span text:style-name="T92">cz</text:span></text:a></text:p>
      <text:p text:style-name="Standard"><text:span text:style-name="T93">tel</text:span><text:span text:style-name="T94">.:<text:s/></text:span><text:span text:style-name="T95"><text:s/>737414914 <text:s text:c="2"/></text:span><text:span text:style-name="T96"><text:s text:c="60"/></text:span><text:span text:style-name="T97"><text:s text:c="7"/>/ pokud máte dotazy kontaktujte vedoucí školní jídelny / <text:s text:c="4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ídelna Býchory</dc:creator>
    <meta:creation-date>2023-07-21T11:21:00Z</meta:creation-date>
    <dc:date>2026-08-24T06:20:00Z</dc:date>
    <meta:print-date>2025-08-26T07:45:00Z</meta:print-date>
    <meta:template xlink:href="Normal" xlink:type="simple"/>
    <meta:editing-cycles>25</meta:editing-cycles>
    <meta:editing-duration>PT8820S</meta:editing-duration>
    <meta:document-statistic meta:page-count="1" meta:paragraph-count="7" meta:word-count="564" meta:character-count="3886" meta:row-count="27" meta:non-whitespace-character-count="3329"/>
  </office:meta>
</office:document-meta>
</file>